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ext_20_body">&lt;doc7144|center&gt;</text:p>
      <text:p text:style-name="Text_20_body">{{Profitez-en ! Un droit ne s’use que si on ne s’en sert pas... Prévenez-nous en cas de difficultés.}}</text:p>
      <text:p text:style-name="Text_20_body">IMPORTANT <text:s/>: pour participer aux stages, il faut envoyer la demande d'autorisation d'absence un mois avant le jour du stage.</text:p>
      <text:p text:style-name="Horizontal_20_Line"/>
      <text:p text:style-name="Text_20_body">[&lt;doc7695|center&gt;-&gt;https://adherer.snuipp.fr/17]</text:p>
      <text:p text:style-name="Text_20_body"/>
      <text:p text:style-name="Text_20_body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5T11:21:50.713305100</meta:creation-date>
    <dc:date>2026-08-25T12:22:58.276621400</dc:date>
    <meta:editing-duration>PT50M56S</meta:editing-duration>
    <meta:editing-cycles>1</meta:editing-cycles>
    <meta:document-statistic meta:table-count="0" meta:image-count="0" meta:object-count="0" meta:page-count="1" meta:paragraph-count="4" meta:word-count="40" meta:character-count="290" meta:non-whitespace-character-count="253"/>
    <meta:generator>LibreOffice/26.2.5.2$Windows_X86_64 LibreOffice_project/cd7284b4cbbfeb507e630c1aac019f4157393acb</meta:generator>
  </office:meta>
</office:document-meta>
</file>